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</office:automatic-styles>
  <office:body>
    <office:text text:use-soft-page-breaks="true">
      <text:p text:style-name="P1"><text:span text:style-name="T2">電子字幕</text:span><text:span text:style-name="T3">(LED)</text:span><text:span text:style-name="T4">跑馬燈訊息傳播短語</text:span></text:p>
      <text:p text:style-name="Standard"><text:span text:style-name="T5">宣傳主題：</text:span><text:span text:style-name="T6">2023<text:s/></text:span><text:span text:style-name="T7">總統盃黑客松</text:span></text:p>
      <text:p text:style-name="Standard"><text:span text:style-name="T8">宣傳文稿：</text:span><text:span text:style-name="T9">2023</text:span><text:span text:style-name="T10">總統盃黑客松公民許願池自</text:span><text:span text:style-name="T11">3/31</text:span><text:span text:style-name="T12">至</text:span><text:span text:style-name="T13">4/28</text:span><text:span text:style-name="T14">止，歡迎對身邊的公共議題有想法的民眾，至總統盃黑客松官網「公民許願池」許下心願，分享願望還能參加扭蛋抽獎！</text:span><text:span text:style-name="T15">詳情</text:span></text:p>
      <text:p text:style-name="Standard"><text:span text:style-name="T16">請</text:span><text:span text:style-name="T17">見</text:span><text:span text:style-name="T18">「總統盃黑客松」官網</text:span></text:p>
      <text:p text:style-name="Standard"><text:span text:style-name="T19">(https://presidential-hackathon.taiwan.gov.tw/</text:span><text:span text:style-name="T20">）。</text:span></text:p>
      <text:p text:style-name="Standard"><text:span text:style-name="T21">建議宣傳期間：</text:span><text:span text:style-name="T22">112<text:s/></text:span><text:span text:style-name="T23">年</text:span><text:span text:style-name="T24">3</text:span><text:span text:style-name="T25"><text:s/></text:span><text:span text:style-name="T26">月</text:span><text:span text:style-name="T27">31<text:s/></text:span><text:span text:style-name="T28">日至</text:span><text:span text:style-name="T29">4<text:s/></text:span><text:span text:style-name="T30">月</text:span><text:span text:style-name="T31">28<text:s/></text:span><text:span text:style-name="T3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983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李易如</meta:initial-creator>
    <dc:creator>USER</dc:creator>
    <meta:creation-date>2023-04-18T02:38:00Z</meta:creation-date>
    <dc:date>2023-04-18T02:38:00Z</dc: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" meta:paragraph-count="1" meta:word-count="31" meta:character-count="211" meta:row-count="1" meta:non-whitespace-character-count="181"/>
  </office:meta>
</office:document-meta>
</file>